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MS Mincho" svg:font-family="'MS Mincho'" style:font-pitch="variable"/>
    <style:font-face style:name="Tahoma2"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1"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style:use-window-font-color="true" fo:font-size="12pt" fo:language="en" fo:country="US"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2" style:family="paragraph" style:parent-style-name="Standard">
      <style:text-properties style:use-window-font-color="true" fo:font-size="12pt" fo:language="en" fo:country="US" style:font-name-asian="Times New Roman" style:font-size-asian="12pt" style:language-asian="zxx" style:country-asian="none" style:font-name-complex="Times New Roman" style:font-size-complex="12pt" style:language-complex="ar" style:country-complex="SA"/>
    </style:style>
    <style:style style:name="P3" style:family="paragraph" style:parent-style-name="Standard">
      <style:text-properties style:use-window-font-color="true" fo:font-size="12pt" fo:language="en" fo:country="US" fo:font-style="italic" style:font-name-asian="Times New Roman" style:font-size-asian="12pt" style:language-asian="zxx" style:country-asian="none" style:font-style-asian="italic" style:font-name-complex="Times New Roman" style:font-size-complex="12pt" style:language-complex="ar" style:country-complex="SA" style:font-style-complex="italic"/>
    </style:style>
    <style:style style:name="P4" style:family="paragraph" style:parent-style-name="Standard">
      <style:text-properties style:use-window-font-color="true" fo:font-size="12pt" fo:language="de" fo:country="DE" style:font-name-asian="Times New Roman" style:font-size-asian="12pt" style:language-asian="zxx" style:country-asian="none" style:font-name-complex="Times New Roman" style:font-size-complex="12pt" style:language-complex="ar" style:country-complex="SA"/>
    </style:style>
    <style:style style:name="P5" style:family="paragraph" style:parent-style-name="Standard">
      <style:text-properties style:use-window-font-color="true" fo:font-size="12pt" fo:language="pl" fo:country="PL"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6" style:family="paragraph" style:parent-style-name="Standard">
      <style:paragraph-properties fo:text-align="center" style:justify-single-word="false"/>
      <style:text-properties style:use-window-font-color="true" fo:language="en" fo:country="US" style:font-name-asian="Times New Roman" style:language-asian="zxx" style:country-asian="none" style:font-name-complex="Times New Roman" style:font-size-complex="12pt" style:language-complex="ar" style:country-complex="SA"/>
    </style:style>
    <style:style style:name="P7" style:family="paragraph" style:parent-style-name="Standard">
      <style:paragraph-properties fo:text-align="center" style:justify-single-word="false"/>
      <style:text-properties style:use-window-font-color="true" fo:font-size="10pt" fo:language="en" fo:country="US" style:font-name-asian="Times New Roman" style:font-size-asian="10pt" style:language-asian="zxx" style:country-asian="none" style:font-name-complex="Times New Roman" style:font-size-complex="12pt" style:language-complex="ar" style:country-complex="SA"/>
    </style:style>
    <style:style style:name="P8" style:family="paragraph" style:parent-style-name="Standard">
      <style:paragraph-properties fo:margin-left="0.635cm" fo:margin-right="0cm" fo:text-indent="0cm" style:auto-text-indent="false"/>
      <style:text-properties style:use-window-font-color="true" fo:font-size="12pt" fo:language="en" fo:country="US" style:font-name-asian="Times New Roman" style:font-size-asian="12pt" style:language-asian="zxx" style:country-asian="none" style:font-name-complex="Times New Roman" style:font-size-complex="12pt" style:language-complex="ar" style:country-complex="SA"/>
    </style:style>
    <style:style style:name="P9" style:family="paragraph" style:parent-style-name="Heading_20_1">
      <style:text-properties style:use-window-font-color="true" fo:font-size="12pt" fo:language="en" fo:country="US" fo:font-style="italic" style:font-name-asian="Times New Roman" style:font-size-asian="12pt" style:language-asian="zxx" style:country-asian="none" style:font-style-asian="italic" style:font-name-complex="Times New Roman" style:font-size-complex="12pt" style:language-complex="ar" style:country-complex="SA" style:font-style-complex="italic"/>
    </style:style>
    <style:style style:name="P10" style:family="paragraph" style:parent-style-name="Heading_20_1">
      <style:text-properties style:use-window-font-color="true" fo:font-size="12pt" fo:language="de" fo:country="DE" fo:font-style="italic" style:font-name-asian="Times New Roman" style:font-size-asian="12pt" style:language-asian="zxx" style:country-asian="none" style:font-style-asian="italic" style:font-name-complex="Times New Roman" style:font-size-complex="12pt" style:language-complex="ar" style:country-complex="SA" style:font-style-complex="italic"/>
    </style:style>
    <style:style style:name="P11" style:family="paragraph" style:parent-style-name="Heading_20_2">
      <style:text-properties style:use-window-font-color="true" fo:font-size="12pt" fo:language="en" fo:country="US" style:text-underline-style="solid" style:text-underline-width="auto" style:text-underline-color="font-color" style:font-name-asian="Times New Roman" style:font-size-asian="12pt" style:language-asian="zxx" style:country-asian="none" style:font-name-complex="Times New Roman" style:font-size-complex="12pt" style:language-complex="ar" style:country-complex="SA"/>
    </style:style>
    <style:style style:name="P12" style:family="paragraph" style:parent-style-name="Heading_20_2">
      <style:text-properties style:use-window-font-color="true" fo:font-size="12pt" fo:language="de" fo:country="DE" style:text-underline-style="solid" style:text-underline-width="auto" style:text-underline-color="font-color" style:font-name-asian="Times New Roman" style:font-size-asian="12pt" style:language-asian="zxx" style:country-asian="none" style:font-name-complex="Times New Roman" style:font-size-complex="12pt" style:language-complex="ar" style:country-complex="SA"/>
    </style:style>
    <style:style style:name="P13" style:family="paragraph" style:parent-style-name="Standard" style:master-page-name="Standard">
      <style:paragraph-properties fo:text-align="center" style:justify-single-word="false" style:page-number="auto"/>
      <style:text-properties style:use-window-font-color="true" fo:font-size="12pt" fo:language="en" fo:country="US"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14" style:family="paragraph" style:parent-style-name="Standard" style:list-style-name="WW8Num1">
      <style:paragraph-properties>
        <style:tab-stops>
          <style:tab-stop style:position="1.27cm"/>
        </style:tab-stops>
      </style:paragraph-properties>
      <style:text-properties style:use-window-font-color="true" fo:font-size="12pt" fo:language="en" fo:country="US" style:font-name-asian="Times New Roman" style:font-size-asian="12pt" style:language-asian="zxx" style:country-asian="none" style:font-name-complex="Times New Roman" style:font-size-complex="12pt" style:language-complex="ar" style:country-complex="SA"/>
    </style:style>
    <style:style style:name="T1" style:family="text">
      <style:text-properties fo:font-size="12pt" fo:font-weight="bold" style:font-size-asian="12pt" style:font-weight-asian="bold" style:font-weight-complex="bold"/>
    </style:style>
    <style:style style:name="T2" style:family="text">
      <style:text-properties fo:font-size="10pt" style:font-size-asian="10pt"/>
    </style:style>
    <style:style style:name="T3" style:family="text">
      <style:text-properties style:use-window-font-color="true" fo:font-size="12pt" fo:language="en" fo:country="US" style:font-name-asian="Times New Roman" style:font-size-asian="12pt" style:language-asian="zxx" style:country-asian="none" style:font-name-complex="Times New Roman" style:font-size-complex="12pt" style:language-complex="ar" style:country-complex="SA"/>
    </style:style>
    <style:style style:name="T4" style:family="text">
      <style:text-properties style:use-window-font-color="true" fo:font-size="12pt" fo:language="en" fo:country="US"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T5" style:family="text">
      <style:text-properties style:use-window-font-color="true" style:text-position="super 58%" fo:font-size="12pt" fo:language="en" fo:country="US" style:font-name-asian="Times New Roman" style:font-size-asian="12pt" style:language-asian="zxx" style:country-asian="none" style:font-name-complex="Times New Roman" style:font-size-complex="12pt" style:language-complex="ar" style:country-complex="S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GRADING SCALE OF SICK 3 v0.9</text:p>
      <text:p text:style-name="P6"><text:span text:style-name="T1"><text:s/></text:span><text:span text:style-name="T2">by Kierpca (Kamil W.) </text:span></text:p>
      <text:p text:style-name="P7">mod. v0.2 Red (L. K. M.)</text:p>
      <text:p text:style-name="P7">translate Danuta W.</text:p>
      <text:p text:style-name="P2"/>
      <text:p text:style-name="P2">The final results of the Sick 3 is the sum of product of notes of each element and their percentage input in the final note/final punctacion:</text:p>
      <text:list text:style-name="WW8Num1">
        <text:list-item>
          <text:p text:style-name="P14">(CP) Clearness of Performance – 15%</text:p>
        </text:list-item>
        <text:list-item>
          <text:p text:style-name="P14">(DP) Difficulty of Performance – 35%</text:p>
        </text:list-item>
        <text:list-item>
          <text:p text:style-name="P14">(DC) Difficulty of Combining – 35%</text:p>
        </text:list-item>
        <text:list-item>
          <text:p text:style-name="P14">(D) Diversity – 15%</text:p>
        </text:list-item>
      </text:list>
      <text:p text:style-name="P2"/>
      <text:p text:style-name="P1">(CP) CLEARNESS OF PERFORMANCE:</text:p>
      <text:list text:style-name="WW8Num1">
        <text:list-item text:start-value="1">
          <text:p text:style-name="P14">the judge gives points form 0 to 5, where:</text:p>
        </text:list-item>
      </text:list>
      <text:p text:style-name="P8">0 – two or three tricks were (performed) slurrry/the</text:p>
      <text:p text:style-name="P8">1 – one trick was (performed) slurry/yhe</text:p>
      <text:p text:style-name="P8">2 – one or more tricks were on the slurry/the limit (?), clearly inadvertences</text:p>
      <text:p text:style-name="P8">3 – sick made almost correctly (with a few mistakes for instance/example: a jump for catching the footbag, loosing the balance)</text:p>
      <text:p text:style-name="P8">4 – sick performed correctly, all dex’es were easy to see, the end of performance under control</text:p>
      <text:p text:style-name="P8">5 – perfect performance, deep dex, 100% under control</text:p>
      <text:p text:style-name="P8"/>
      <text:p text:style-name="P2">The task of the judge whose assessing the diversity is to assess if the tricks were clear or slurry. In case one trick is slurry/made incorrect, he should make notes and decrease this trick, for example: vortex (4add) – slurry spin – figid set drifter (3add). </text:p>
      <text:p text:style-name="P8"/>
      <text:p text:style-name="P2">Points on average: 3 to 5</text:p>
      <text:p text:style-name="P8"><text:s/></text:p>
      <text:p text:style-name="P8"/>
      <text:p text:style-name="P1">(DP) DIFFICULTY OF PERFORMANCE</text:p>
      <text:p text:style-name="P8"/>
      <text:p text:style-name="P2">You can divide it into the difficulty of each trick and the difficulty of their combining:</text:p>
      <text:p text:style-name="P8"/>
      <text:p text:style-name="P2">DIFFICULTY OF THE TRICKS:</text:p>
      <text:list text:style-name="WW8Num1">
        <text:list-item text:start-value="1">
          <text:p text:style-name="P14">3 points for 3 add trick – if it’s considered as difficult + 1 point (butterfly 3points, eggbeater 4points)</text:p>
        </text:list-item>
        <text:list-item>
          <text:p text:style-name="P14">4 points for 4 add trick - if it’s considered as difficult + 1 point (ripwalk 4 points, tombstone 5 points)</text:p>
        </text:list-item>
        <text:list-item>
          <text:p text:style-name="P14">5 points for 5 add trick - if it’s considered as very difficult (unique) + 1 point (pheonix 5 points, baroque 6 points) etc.</text:p>
        </text:list-item>
      </text:list>
      <text:p text:style-name="P2"/>
      <text:p text:style-name="P2">The sum of points gives the result of difficulty of the whole komb. (?)</text:p>
      <text:p text:style-name="P8"/>
      <text:p text:style-name="P2">Example:</text:p>
      <text:p text:style-name="P9">Phoenix &gt; Blurry Whil &gt; Spinning Ducking Osis</text:p>
      <text:p text:style-name="P4">DP: (5 + 5 + 5) = 15</text:p>
      <text:p text:style-name="P10">Fury &gt; Fusion &gt; Beta Bedwetter</text:p>
      <text:p text:style-name="P4">DP: (7 + 6 + 7) = 20</text:p>
      <text:p text:style-name="P4"/>
      <text:p text:style-name="P2">Points on average: 14 to 20</text:p>
      <text:p text:style-name="P2"><text:soft-page-break/></text:p>
      <text:p text:style-name="P2"/>
      <text:p text:style-name="P1">(DC) DIFFICULTY OF COMBINING:</text:p>
      <text:p text:style-name="P2"/>
      <text:list text:style-name="WW8Num1">
        <text:list-item text:start-value="1">
          <text:p text:style-name="P14">the judge gives from 1 to 3 points. It depends on difficulty of the combination.</text:p>
        </text:list-item>
      </text:list>
      <text:p text:style-name="P2"/>
      <text:p text:style-name="P2">For example:</text:p>
      <text:p text:style-name="P2">- 0 points for non-dex set ?</text:p>
      <text:p text:style-name="P2">- 1 point for 1 dex set after a trick or non-dex component after the trick (for ex. Spin, Duck)</text:p>
      <text:p text:style-name="P2">- 2 points for 2 dex set or 1 dex set and non-dex component</text:p>
      <text:p text:style-name="P2">- 3 points for 2 dex set and non-dex component</text:p>
      <text:p text:style-name="P2"/>
      <text:p text:style-name="P2">+ extra 1 point for 1 dex set or baskspin after tricks which lasts downtime components are dex and Osis (Blender, Torque, etc.)</text:p>
      <text:p text:style-name="P2">+ extra 1 point for 1 dex made by the leg which in the last trick made symposium dex (for ex. Pixie sym,mirage &gt; atomic whril)</text:p>
      <text:p text:style-name="P2"/>
      <text:p text:style-name="P2">The judges assess if the component was made up/down time, for example Whrill </text:p>
      <text:p text:style-name="P2">next to Wirling Swirl, Swirl next to Ripstein</text:p>
      <text:p text:style-name="P2"/>
      <text:p text:style-name="P2">Example:</text:p>
      <text:p text:style-name="P9">Phoenix &gt; Blurry Whril &gt; Spinning Ducking Osis</text:p>
      <text:p text:style-name="P2">DC: 1 + 2 = 3</text:p>
      <text:p text:style-name="P9">Fury &gt; Fusion &gt; Beta Bedwetter</text:p>
      <text:p text:style-name="P2">DC: 1 + 1 = 2</text:p>
      <text:p text:style-name="P2"/>
      <text:p text:style-name="P2"/>
      <text:p text:style-name="P1">(D) DIVERSITY:</text:p>
      <text:p text:style-name="P2"/>
      <text:p text:style-name="P2">It’s the sum of individual elements of the trick to the last downtime component, which you don’t divide into dex/bod and delay (leg over, mirage, osis, whirl, etc.)</text:p>
      <text:p text:style-name="P2">An element on one side you count only once.</text:p>
      <text:p text:style-name="P2"/>
      <text:p text:style-name="P2">Example:</text:p>
      <text:p text:style-name="P3">Phoenix &gt; Blurry Whril &gt; Spinning Ducking Osis</text:p>
      <text:p text:style-name="P2">D: dex + bod + butterfly + dex + pdx + whirl + bod + far + osis = 10</text:p>
      <text:p text:style-name="P2"/>
      <text:p text:style-name="P3">Fury &gt; Fusion &gt; Beta Bedwetter</text:p>
      <text:p text:style-name="P2">D: dex + dex + pdx + mirage + dex + dex + butterfly + dex + pdx + symp + dex + legover = 12</text:p>
      <text:p text:style-name="P2"/>
      <text:list text:style-name="WW8Num1">
        <text:list-item text:start-value="1">
          <text:p text:style-name="P14">yoy give points only once for the component Paradox/Far made on one side of the body (???) if it’s part of the same component</text:p>
        </text:list-item>
        <text:list-item>
          <text:p text:style-name="P14">the judge gives 1 point for each symposium, symple and muted unless it’s not conected with the same component</text:p>
        </text:list-item>
      </text:list>
      <text:p text:style-name="P2"/>
      <text:p text:style-name="P2">Points on average: 6 to 14</text:p>
      <text:p text:style-name="P2"/>
      <text:p text:style-name="P2"/>
      <text:p text:style-name="P2"/>
      <text:p text:style-name="P2"><text:soft-page-break/></text:p>
      <text:p text:style-name="P2"/>
      <text:p text:style-name="P1">(FN) FINAL NOTE:</text:p>
      <text:p text:style-name="P2"/>
      <text:p text:style-name="P2">The final note is the sum of product of notes of each element (clearness, difficulty and diversity of the whole komb?) and their percentage input in the final note/final punctacion. </text:p>
      <text:p text:style-name="Standard"><text:span text:style-name="T3">It is the result on base which we decide who takes the 1</text:span><text:span text:style-name="T5">st</text:span><text:span text:style-name="T3"> place.</text:span></text:p>
      <text:p text:style-name="P2"/>
      <text:p text:style-name="P1">JUDGES:</text:p>
      <text:p text:style-name="P2">In this system two judges are needed.</text:p>
      <text:p text:style-name="P2"/>
      <text:p text:style-name="P2">The first of them is the LEADING JUDGE. His duties are:</text:p>
      <text:list text:style-name="WW8Num1">
        <text:list-item text:start-value="1">
          <text:p text:style-name="P14">having the list of competitors</text:p>
        </text:list-item>
        <text:list-item>
          <text:p text:style-name="P14">calling the competitors</text:p>
        </text:list-item>
        <text:list-item>
          <text:p text:style-name="P14">running/leading the competinion through the microphone</text:p>
        </text:list-item>
        <text:list-item>
          <text:p text:style-name="P14">counting the remain performances</text:p>
        </text:list-item>
      </text:list>
      <text:p text:style-name="P2"/>
      <text:p text:style-name="P2">The second of them is the SECRETARY. His duties are:</text:p>
      <text:list text:style-name="WW8Num1">
        <text:list-item text:start-value="1">
          <text:p text:style-name="P14">running the list of competitors</text:p>
        </text:list-item>
        <text:list-item>
          <text:p text:style-name="P14">noting the sick 3 performances </text:p>
        </text:list-item>
        <text:list-item>
          <text:p text:style-name="P14">judging the clearness of each sick 3</text:p>
        </text:list-item>
        <text:list-item>
          <text:p text:style-name="P14">noting the slurry/the (if there is a need)</text:p>
        </text:list-item>
      </text:list>
      <text:p text:style-name="P2"/>
      <text:p text:style-name="P2">After ending all competition (having written the sick 3), the jugges assess the competition and say who has won. </text:p>
      <text:p text:style-name="P2">The judges can divide beetwen theirselves the amount of combinations and making the final note. It goes faster. </text:p>
      <text:p text:style-name="P2"/>
      <text:p text:style-name="P2">In case where 2 or more competitors achived for their Sick 3 the same amount of points, we take into account at first the points for Difficulty of Performance, than the points for Difficulty of Combining. When the points are still the same – Diversity and <text:s/>Clearness.</text:p>
      <text:p text:style-name="P2"/>
      <text:p text:style-name="P2"/>
      <text:p text:style-name="P2"/>
      <text:p text:style-name="P2"/>
      <text:p text:style-name="P2">++++++++++++++++Here I assess 4 sicks according to the system+++++++++++++++++++</text:p>
      <text:p text:style-name="P2"/>
      <text:p text:style-name="P11">Blurry Whirl&gt;Ripwalk&gt;PS Whirl</text:p>
      <text:p text:style-name="P2">Clearness: 4 points – clear but not perfect;</text:p>
      <text:p text:style-name="P2">Difficulty of Performance: 5 +4 +5 =14 points</text:p>
      <text:p text:style-name="P2">Difficulty of Combining: 1 +0 =1 points</text:p>
      <text:p text:style-name="P2">Diversity: 3 +3 +1 =7 points</text:p>
      <text:p text:style-name="Standard"><text:span text:style-name="T3">Final Note: 4*0,15 + 15*0,35 + 1*0,35 + 7*0, 15 = 0,6 +5, 25 +0,35 +1,05= </text:span><text:span text:style-name="T4">7,25 points</text:span></text:p>
      <text:p text:style-name="P2"/>
      <text:p text:style-name="P11">Blurry Whirl&gt;Pdx Torque&gt;Mullet</text:p>
      <text:p text:style-name="P2">Clearness: 4 points – standard</text:p>
      <text:p text:style-name="P2">Difficulty of Performance: 5 +5 +6 =16 points</text:p>
      <text:p text:style-name="P2">Difficulty of Combining: 1 +0=1 points</text:p>
      <text:p text:style-name="P2">Diversity: 3 +3 +2 =8 points</text:p>
      <text:p text:style-name="Standard"><text:span text:style-name="T3">Final Note: 4*0,15 + 16*0, 35 + 1*0, 35 + 7*0,15 = 0, 6 +5, 6 +0,35 +1,2= </text:span><text:span text:style-name="T4">7,75 points</text:span></text:p>
      <text:p text:style-name="P2"><text:soft-page-break/></text:p>
      <text:p text:style-name="P12">Bedwetter&gt;Pixie ss Drifter&gt;Stepping Whirl</text:p>
      <text:p text:style-name="P2">Clearness: 4 points – clear but not perfect</text:p>
      <text:p text:style-name="P2">Difficulty of Performance: 5(+1) +4(+1) +4(+1) =16 points</text:p>
      <text:p text:style-name="P2">Difficulty of Combining: 1 +2=2 points</text:p>
      <text:p text:style-name="P2">Diversity: 4 +2 +2 =8 points</text:p>
      <text:p text:style-name="Standard"><text:span text:style-name="T3">Final Note: 4*0,15 + 16*0, 35 + 2*0, 35 + 8*0, 15 = 0, 6 +5, 6 +0,7 +1,2 = </text:span><text:span text:style-name="T4">8,1 points</text:span></text:p>
      <text:p text:style-name="P2"/>
      <text:p text:style-name="P2"/>
      <text:p text:style-name="P11">Jani Walker&gt;Blurriest&gt;PS Eggbeater</text:p>
      <text:p text:style-name="P2">Clearness: 4 points </text:p>
      <text:p text:style-name="P2">Difficulty of Performance: 5(+1) +5 +5(+1) =17 points</text:p>
      <text:p text:style-name="P2">Difficulty of Combining: 1 +0 =1 points</text:p>
      <text:p text:style-name="P2">Diversity: 4 +4 +4 =16 points</text:p>
      <text:p text:style-name="Standard"><text:span text:style-name="T3">Final Note: 4*0,15 + 17*0,35 + 1*0,35 + 16*0,15 = 0,6 +5,95 +0,35 +2,4 = </text:span><text:span text:style-name="T4">9,3 points</text:span></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MS Mincho" svg:font-family="'MS Mincho'" style:font-pitch="variable"/>
    <style:font-face style:name="Tahoma2"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1"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pl" fo:country="PL"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pl" fo:country="PL" style:font-name-asian="Times New Roman" style:font-size-asian="12pt" style:language-asian="zxx" style:country-asian="none" style:font-name-complex="Times New Roman" style:font-size-complex="12pt" style:language-complex="ar" style:country-complex="SA" fo:hyphenate="false" fo:hyphenation-remain-char-count="2" fo:hyphenation-push-char-count="2"/>
    </style:style>
    <style:style style:name="Text_20_body" style:display-name="Text body" style:family="paragraph" style:parent-style-name="Standard" style:class="text">
      <style:paragraph-properties fo:margin-top="0cm" fo:margin-bottom="0.212cm"/>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Header" style:family="paragraph" style:parent-style-name="Standard" style:next-style-name="Text_20_body" style:class="extra">
      <style:paragraph-properties fo:margin-top="0.423cm" fo:margin-bottom="0.212cm" fo:keep-with-next="always"/>
      <style:text-properties style:font-name="Arial" fo:font-size="14pt" style:font-name-asian="MS Mincho" style:font-size-asian="14pt" style:font-name-complex="Tahoma2" style:font-size-complex="14pt"/>
    </style:style>
    <style:style style:name="Heading_20_1" style:display-name="Heading 1" style:family="paragraph" style:parent-style-name="Standard" style:next-style-name="Standard" style:class="text">
      <style:paragraph-properties fo:keep-with-next="always"/>
      <style:text-properties fo:language="en" fo:country="US" fo:font-style="italic" style:font-style-asian="italic" style:font-style-complex="italic"/>
    </style:style>
    <style:style style:name="Heading_20_2" style:display-name="Heading 2" style:family="paragraph" style:parent-style-name="Standard" style:next-style-name="Standard" style:class="text">
      <style:paragraph-properties fo:keep-with-next="always"/>
      <style:text-properties fo:language="en" fo:country="US" style:text-underline-style="solid" style:text-underline-width="auto" style:text-underline-color="font-color"/>
    </style:style>
    <style:style style:name="List" style:family="paragraph" style:parent-style-name="Text_20_body" style:class="list">
      <style:text-properties style:font-name-complex="Tahoma1"/>
    </style:style>
    <style:style style:name="Index" style:family="paragraph" style:parent-style-name="Standard" style:class="index">
      <style:paragraph-properties text:number-lines="false" text:line-number="0"/>
      <style:text-properties style:font-name-complex="Tahoma1"/>
    </style:style>
    <style:style style:name="Lista_20_wypunktowana" style:display-name="Lista wypunktowana" style:family="paragraph" style:parent-style-name="Standard">
      <style:paragraph-properties fo:margin-left="0cm" fo:margin-right="0cm" fo:text-indent="0cm" style:auto-text-indent="false"/>
    </style:style>
    <style:style style:name="WW8Num1z0" style:family="text">
      <style:text-properties style:font-name="Symbol"/>
    </style:style>
    <style:style style:name="Absatz-Standardschriftart" style:family="text"/>
    <style:style style:name="WW-Absatz-Standardschriftart" style:family="text"/>
    <style:style style:name="WW-Absatz-Standardschriftart1" style:family="text"/>
    <style:style style:name="WW8Num2z0" style:family="text">
      <style:text-properties style:font-name="Times New Roman" style:font-name-asian="Times New Roman" style:font-name-complex="Times New Roman"/>
    </style:style>
    <style:style style:name="WW8Num2z1" style:family="text">
      <style:text-properties style:font-name="Courier New"/>
    </style:style>
    <style:style style:name="WW8Num2z2" style:family="text">
      <style:text-properties style:font-name="Wingdings"/>
    </style:style>
    <style:style style:name="WW8Num2z3" style:family="text">
      <style:text-properties style:font-name="Symbol"/>
    </style:style>
    <style:style style:name="Domyślna_20_czcionka_20_akapitu" style:display-name="Domyślna czcionka akapitu"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0.635cm" text:min-label-width="0.635cm"/>
        <style:text-properties style:font-name="Times New Roman"/>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
      <text:list-level-style-number text:level="1" style:num-format=""/>
      <text:list-level-style-number text:level="2" style:num-format=""/>
      <text:list-level-style-number text:level="3" style:num-format=""/>
      <text:list-level-style-number text:level="4" style:num-format=""/>
      <text:list-level-style-number text:level="5" style:num-format=""/>
      <text:list-level-style-number text:level="6" style:num-format=""/>
      <text:list-level-style-number text:level="7" style:num-format=""/>
      <text:list-level-style-number text:level="8" style:num-format=""/>
      <text:list-level-style-number text:level="9" style:num-format=""/>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Win32 OpenOffice.org_project/680m17$Build-9310</meta:generator>
    <dc:title>POINT’S SYSTEM OF JUDGING </dc:title>
    <meta:initial-creator>Danusia</meta:initial-creator>
    <meta:creation-date>2007-01-30T10:53:00</meta:creation-date>
    <dc:date>2011-06-17T11:32:54</dc:date>
    <meta:print-date>2113-01-01T00:00:00</meta:print-date>
    <dc:language>pl-PL</dc:language>
    <meta:editing-cycles>15</meta:editing-cycles>
    <meta:editing-duration>PT5H29M4S</meta:editing-duration>
    <meta:user-defined meta:name="Info 1"/>
    <meta:user-defined meta:name="Info 2"/>
    <meta:user-defined meta:name="Info 3"/>
    <meta:user-defined meta:name="Info 4"/>
    <meta:document-statistic meta:table-count="0" meta:image-count="0" meta:object-count="0" meta:page-count="4" meta:paragraph-count="103" meta:word-count="1028" meta:character-count="5765"/>
  </office:meta>
</office:document-meta>
</file>